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master-page-name="Standard">
      <style:paragraph-properties fo:margin-left="1.5in" fo:margin-right="0in" fo:margin-top="0in" fo:margin-bottom="0.139in" loext:contextual-spacing="false" fo:line-height="100%" fo:text-align="start" style:justify-single-word="false" fo:text-indent="0in" style:auto-text-indent="false" style:page-number="1"/>
    </style:style>
    <style:style style:name="P2" style:family="paragraph" style:parent-style-name="Standard">
      <style:paragraph-properties fo:margin-left="0in" fo:margin-right="0in" fo:line-height="115%" fo:text-align="justify" style:justify-single-word="false" fo:text-indent="0.5in" style:auto-text-indent="false"/>
    </style:style>
    <style:style style:name="P3" style:family="paragraph" style:parent-style-name="Standard">
      <style:paragraph-properties fo:margin-left="0in" fo:margin-right="0in" fo:margin-top="0in" fo:margin-bottom="0.139in" loext:contextual-spacing="false" fo:line-height="115%" fo:text-align="justify" style:justify-single-word="false" fo:text-indent="0.5in" style:auto-text-indent="false"/>
    </style:style>
    <style:style style:name="P4" style:family="paragraph" style:parent-style-name="Standard">
      <style:paragraph-properties fo:margin-left="0in" fo:margin-right="0in" fo:line-height="115%" fo:text-align="justify" style:justify-single-word="false" fo:text-indent="0in" style:auto-text-indent="false"/>
    </style:style>
    <style:style style:name="P5" style:family="paragraph" style:parent-style-name="Standard">
      <style:paragraph-properties fo:margin-left="0in" fo:margin-right="0in" fo:margin-top="0in" fo:margin-bottom="0.139in" loext:contextual-spacing="false" fo:line-height="115%" fo:text-align="justify" style:justify-single-word="false" fo:text-indent="0in" style:auto-text-indent="false"/>
    </style:style>
    <style:style style:name="T1" style:family="text">
      <style:text-properties fo:font-size="27pt" style:text-underline-style="solid" style:text-underline-width="auto" style:text-underline-color="font-color" style:font-size-asian="27pt" style:font-size-complex="27pt"/>
    </style:style>
    <style:style style:name="T2" style:family="text">
      <style:text-properties fo:font-size="15pt" style:font-size-asian="15pt" style:font-size-complex="15pt"/>
    </style:style>
    <style:style style:name="T3" style:family="text">
      <style:text-properties fo:font-size="12pt" style:font-size-asian="12pt" style:font-size-complex="12pt"/>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MORETXO </text:span></text:p>
      <text:p text:style-name="P2"><text:span text:style-name="T3">Ane lo zegoen larunbat goiz hartan, bere aita etorri zenean. Atea jo <text:s/>eta hizketan hasi zen:</text:span></text:p>
      <text:p text:style-name="P4"><text:span text:style-name="T3">-Ane, maitea! Esnatzeko ordua da!- esan zion aitak goxo-goxo-.Gosaria prest duzu.</text:span></text:p>
      <text:p text:style-name="P4"><text:span text:style-name="T3">-Zergatik? Larunbata da eta!-galdetu zion Anek aharrausi bat egin bitartean.</text:span></text:p>
      <text:p text:style-name="P5"><text:span text:style-name="T3">-Ez esan, gogoratu naiz eta- Anek orduan aitari ohetik jaiki eta armairua ireki bitartean.</text:span></text:p>
      <text:p text:style-name="P3"><text:span text:style-name="T3">Anek bost lagun min zituen: Unai, Martin, Maddi, June eta Irati. Ane beraiekin <text:s/>geratu zen mendira joateko, oso mendizaleak baitziren. Ane goizeko 10:00etan larunbatero lo seko <text:s/>egoten zen, baina larunbat horretan ez, 11:00 gelditu zirelako. Ane oso lotia zen, asko kostatzen zitzaion ohetik altxatzea. Baina egun hartan ez, irrikitan zegoen lagunak ikusteko, gaixo egon zen aste hura eta ezin izan zen eskolara joan.</text:span></text:p>
      <text:p text:style-name="P2"><text:span text:style-name="T3">Ane etxetik irten eta lagunekin geratutako lekura joan zen. Han zeuden June, Martin, Unai eta Irati, baina Maddi ez zegoen. Oso arraroa iruditu zitzaien denei Maddi beti lehenengoa egoten zelako. Denek pentsatu zuten zerbait gertatu zitzaiola, baina orduan, oihu batzuk entzun zituzten.</text:span></text:p>
      <text:p text:style-name="P4"><text:span text:style-name="T3">-Ez joan! Hemen nago, berandutu egin zait eta!</text:span></text:p>
      <text:p text:style-name="P4"><text:span text:style-name="T3">-Maddi da!- egin zuen Anek. Maddi heldu zenean aurrera ekin zuten denek. Aurrera eta aurrera, bat-batean orro beldurgarri bat entzun zuten, kobazulo ilun batetik zetorrena.</text:span></text:p>
      <text:p text:style-name="P4"><text:span text:style-name="T3">-Zer izan da hori?-galdetu zuen Anek.</text:span></text:p>
      <text:p text:style-name="P4"><text:span text:style-name="T3">-Ez dakit, baina handia ematen du- Erantzun zuen Martinek dardara batean-. Ez duzue arriskutsua dela uste? Ez genuen ihes egin beharko?</text:span></text:p>
      <text:p text:style-name="P4"><text:span text:style-name="T3">-Ez! Uste dut guri zerbait esaten saiatzen ari dela!-esan zuen Anek, bera ere esaten ari zenarekin harrituta.</text:span></text:p>
      <text:p text:style-name="P4"><text:span text:style-name="T3">-Zer?-Martinek.</text:span></text:p>
      <text:p text:style-name="P4"><text:span text:style-name="T3">-Zer?-Iratik-. Zer esan nahi duzu “zerbait esan nahi digula” esaten duzunean?</text:span></text:p>
      <text:p text:style-name="P4"><text:span text:style-name="T3">Denak <text:s/>harrituta begiratzen zioten bitartean, Anek esan zuen:</text:span></text:p>
      <text:p text:style-name="P4"><text:span text:style-name="T3">-Goazen kobazulo barrura!</text:span></text:p>
      <text:p text:style-name="P4"><text:span text:style-name="T3">-Ezta pentsatu ere!-Maddik orduan dardara batean.</text:span></text:p>
      <text:p text:style-name="P4"><text:span text:style-name="T3">- Mesedez, mese mese mesedez! Niregatik ikertu egin beharko dugu jakiteko zer den orro egiten duena!</text:span></text:p>
      <text:p text:style-name="P4"><text:span text:style-name="T3">-Ni Anerekin nago. AUSARTAK!-ohikatu zuen Iratik.</text:span></text:p>
      <text:p text:style-name="P4"><text:span text:style-name="T3">-AUSARTAK! Eta goazen barrura!-Anek -Hiru esaten dudanean denok “ausartak” ohiuka hasiko gara! Bat, bi eta hiru! </text:span></text:p>
      <text:p text:style-name="P4"><text:span text:style-name="T3">Denak hasi ziren oihuka batera:</text:span></text:p>
      <text:section text:style-name="Sect1" text:name="TextSection">
        <text:p text:style-name="P5"><text:span text:style-name="T3">-Ausartak!</text:span></text:p>
        <text:p text:style-name="P2"><text:span text:style-name="T3">Ane eta bere lagunak kobazulo barruan zeuden <text:s/>eta berriz entzun zutenorro izugarri hori (grrrrrrrrrrrrg) baina orain askoz gertuago. Oraingoan gainera, ahots izugarri zakar batek esan zien:</text:span></text:p>
        <text:p text:style-name="P4"><text:span text:style-name="T3">-Nortzuk zarete eta zer egiten duzue hemen, nire etxean?</text:span></text:p>
        <text:p text:style-name="P4"><text:span text:style-name="T3">Denak dardaraka zeuden arren, pixkanaka-pixkanaka gerturatzen hasi ziren. Ikusi zuten munstro more oso zikin bat zela.</text:span></text:p>
        <text:p text:style-name="P4"><text:soft-page-break/><text:span text:style-name="T3">-Nor zara zu? -galdetu zion Anek momentuko beldurra kenduta.</text:span></text:p>
        <text:p text:style-name="P4"><text:span text:style-name="T3">-Ez dakit, ez dut izenik, eta gainera, orain dela hilabete batzuk… -orduan munstroak ahots leunagoarekin-.baina ez dakit zergatik esaten dizuedan, ez zaizue axola eta!- ahots zakarragoarekin oraindikan.</text:span></text:p>
        <text:p text:style-name="P4"><text:span text:style-name="T3">-Bai, bai axola zaigu! Bestela ez genizun galdetuko!-Iratik, Ane defendatu nahian.</text:span></text:p>
        <text:p text:style-name="P4"><text:span text:style-name="T3">-Aizu! Niri ez hitz egin horrela, entzun! Ni hemen bizi naiz eta ehiztariek harrapatu egin nahi naute -munstroak triste.</text:span></text:p>
        <text:p text:style-name="P4"><text:span text:style-name="T3">-Baina… zergatik?-Martinek ikusita munstroa ez zela hain gaiztoa.</text:span></text:p>
        <text:p text:style-name="P4"><text:span text:style-name="T3">-Lehen orro egin dut beldurtuta nengoelako. Atzo ia harrapatu egiten ninduten</text:span></text:p>
        <text:p text:style-name="P5"><text:span text:style-name="T3">eta badakite orain nire ezkutalekua. Orain ez nago seguru-Anek pentsatu zuen munstroarena ikertu egin behar zela orduan.</text:span></text:p>
        <text:p text:style-name="P2"><text:span text:style-name="T3">Eta orduan Iratiri lehenengo ideia <text:s/>bururatu eta esan egin zuen:</text:span></text:p>
        <text:p text:style-name="P4"><text:span text:style-name="T3">-Badakit zer egin ahal dugun! Nik ehiztariak distraituko ditut, hona ekarri eta munstroak betirako beldurtuko ditu, eta listo!-. Denei ideia ona iruditu zitzaien arren, ez zeuden oso konbentzituta, baina egitea erabaki zuten.</text:span></text:p>
        <text:p text:style-name="P4"><text:span text:style-name="T3"><text:s/>Orduan Irati korrika hasi zen eta ehiztariek harrituta esan zuten:</text:span></text:p>
        <text:p text:style-name="P4"><text:span text:style-name="T3">-Ei, zer da hori?- eta Iratiri segika hasi zirenean bi harriren tartera erori ziren eta ezin ziren atera, saiakera asko egin arren. Orduan, Aneri ideia ezin hobe bat bururatu zitzaion:</text:span></text:p>
        <text:p text:style-name="P4"><text:span text:style-name="T3">-Badakit! Munstroak indar handia duenez, harri tartetik atera ahalko ditu, baina baldintza batekin: eurek eta beraien lagunek bakean uztekotan.</text:span></text:p>
        <text:p text:style-name="P5"><text:span text:style-name="T3">-Ideia ezin hobea iruditzen zait, baina ezetz esaten badidate, nire bila jarraituko dute. </text:span></text:p>
        <text:p text:style-name="P2"><text:span text:style-name="T3">Azkenean harrapatu egingo naute. Gainera telefono hori dute edo dena delako hori eta beraien lagunei deituko die.</text:span></text:p>
        <text:p text:style-name="P4"><text:span text:style-name="T3">-Jajaja! Lasai munstrotxo! Telefonoa, jajajaja, kenduko diegu-esan zuen Anek.Orduan, ehiztariei laguntzera joan ziren eta munstroa izan zen lehena hitz egiten.</text:span></text:p>
        <text:p text:style-name="P4"><text:span text:style-name="T3">-Lagunduko dizuet, baina, zuek eta zuen taldeak bakean uzten badidazue!-.</text:span></text:p>
        <text:p text:style-name="P5"><text:span text:style-name="T3">Ehiztariak hasieran ez zeuden oso konforme tratuarekin, baina gero, munstroak buelta erdi eman…eta orduan atxekabetuta baietz esan zuten. </text:span></text:p>
        <text:p text:style-name="P2"><text:span text:style-name="T3">Munstroak harriak baztertu eta eskua luzatu zuen, ehiztariak zulotik ateratzeko. Irten bezain laster, munstroari goitik behera begiratu eta korrika joan ziren. </text:span></text:p>
        <text:p text:style-name="P4"><text:span text:style-name="T3">Anek pentsatu zuen munstroari izen bat jartzea eta berari bisitak egitea. Ahots goran esan eta erabaki zuten “Moretxo” deitzea . Egun hartatik aurrera Moretxo seguru bizi izan ze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s"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s"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2" meta:paragraph-count="44" meta:word-count="688" meta:character-count="4764" meta:non-whitespace-character-count="4108"/>
    <meta:generator>LibreOfficeDev/6.0.5.2$Linux_X86_64 LibreOffice_project/</meta:generator>
  </office:meta>
</office:document-meta>
</file>